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ální" style:master-page-name="MP0" style:family="paragraph">
      <style:paragraph-properties fo:break-before="page"/>
      <style:text-properties fo:font-size="14pt" style:font-size-asian="14pt" style:font-size-complex="14pt"/>
    </style:style>
    <style:style style:name="P2" style:parent-style-name="Normální" style:family="paragraph">
      <style:paragraph-properties fo:line-height="200%"/>
    </style:style>
    <style:style style:name="P3" style:parent-style-name="Normální" style:family="paragraph">
      <style:text-properties fo:font-size="14pt" style:font-size-asian="14pt" style:font-size-complex="14pt"/>
    </style:style>
    <style:style style:name="P4" style:parent-style-name="Normální" style:family="paragraph">
      <style:paragraph-properties fo:line-height="200%"/>
    </style:style>
    <style:style style:name="P5" style:parent-style-name="Normální" style:family="paragraph">
      <style:text-properties fo:font-size="14pt" style:font-size-asian="14pt" style:font-size-complex="14pt"/>
    </style:style>
    <style:style style:name="P6" style:parent-style-name="Normální" style:family="paragraph">
      <style:paragraph-properties fo:line-height="200%"/>
    </style:style>
  </office:automatic-styles>
  <office:body>
    <office:text text:use-soft-page-breaks="true">
      <text:p text:style-name="P1">Potvrzení o<text:s/>době trvání léčení</text:p>
      <text:p text:style-name="Normální"/>
      <text:p text:style-name="P2">Potvrzujeme, že žák/žákyně……………………………………… byl(a)<text:s/><text:s text:c="82"/>v době od ………………. do ………………….<text:s/>nemocen(a) a nemohl(a) se účastnit výuky ve škole.</text:p>
      <text:p text:style-name="Normální"/>
      <text:p text:style-name="Normální">V …………………………………………. dne …………………………………</text:p>
      <text:p text:style-name="Normální"/>
      <text:p text:style-name="Normální"><text:tab/><text:tab/><text:tab/><text:tab/><text:tab/><text:tab/><text:tab/><text:tab/><text:tab/>………………………………………</text:p>
      <text:p text:style-name="Normální"><text:tab/><text:tab/><text:tab/><text:tab/><text:tab/><text:tab/><text:tab/><text:tab/><text:tab/><text:s text:c="6"/>Razítko a podpis lékaře</text:p>
      <text:p text:style-name="Normální"/>
      <text:p text:style-name="P3">Potvrzení o<text:s/>době trvání léčení</text:p>
      <text:p text:style-name="Normální"/>
      <text:p text:style-name="P4">Potvrzujeme, že žák/žákyně……………………………………… byl(a) <text:s text:c="82"/>v době od ………………. do …………………. nemocen(a) a nemohl(a) se účastnit výuky ve škole.</text:p>
      <text:p text:style-name="Normální"/>
      <text:p text:style-name="Normální">V …………………………………………. dne …………………………………</text:p>
      <text:p text:style-name="Normální"/>
      <text:p text:style-name="Normální"><text:tab/><text:tab/><text:tab/><text:tab/><text:tab/><text:tab/><text:tab/><text:tab/><text:tab/>………………………………………</text:p>
      <text:p text:style-name="Normální"><text:tab/><text:tab/><text:tab/><text:tab/><text:tab/><text:tab/><text:tab/><text:tab/><text:tab/><text:s text:c="6"/>Razítko a podpis lékaře</text:p>
      <text:p text:style-name="P5">Potvrzení o<text:s/>době trvání léčení</text:p>
      <text:p text:style-name="Normální"/>
      <text:p text:style-name="P6">Potvrzujeme, že žák/žákyně……………………………………… byl(a) <text:s text:c="82"/>v době od ………………. do …………………. nemocen(a) a nemohl(a) se účastnit výuky ve škole.</text:p>
      <text:p text:style-name="Normální"/>
      <text:p text:style-name="Normální">V …………………………………………. dne …………………………………</text:p>
      <text:p text:style-name="Normální"/>
      <text:p text:style-name="Normální"><text:tab/><text:tab/><text:tab/><text:tab/><text:tab/><text:tab/><text:tab/><text:tab/><text:tab/>………………………………………</text:p>
      <text:p text:style-name="Normální"><text:tab/><text:tab/><text:tab/><text:tab/><text:tab/><text:tab/><text:tab/><text:tab/><text:tab/><text:s text:c="6"/>Razítko a podpis lékař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Petr Suchánek</meta:initial-creator>
    <dc:creator>Petr Suchánek</dc:creator>
    <meta:creation-date>2026-03-18T19:35:00Z</meta:creation-date>
    <dc:date>2026-03-18T19:35:00Z</dc:date>
    <meta:template xlink:href="Normal" xlink:type="simple"/>
    <meta:editing-cycles>2</meta:editing-cycles>
    <meta:editing-duration>PT60S</meta:editing-duration>
    <meta:document-statistic meta:page-count="1" meta:paragraph-count="2" meta:word-count="151" meta:character-count="1043" meta:row-count="7" meta:non-whitespace-character-count="894"/>
  </office:meta>
</office:document-meta>
</file>